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Text_20_body">
      <style:paragraph-properties fo:margin-top="0in" fo:margin-bottom="0in" fo:padding="0in" fo:border="none"/>
    </style:style>
    <style:style style:name="P2" style:family="paragraph" style:parent-style-name="Text_20_body" style:list-style-name="L3">
      <style:paragraph-properties fo:margin-top="0in" fo:margin-bottom="0in" fo:padding="0in" fo:border="none"/>
    </style:style>
    <style:style style:name="P3" style:family="paragraph" style:parent-style-name="Text_20_body" style:list-style-name="L4">
      <style:paragraph-properties fo:margin-top="0in" fo:margin-bottom="0in" fo:padding="0in" fo:border="none"/>
    </style:style>
    <style:style style:name="P4" style:family="paragraph" style:parent-style-name="Text_20_body" style:list-style-name="L5">
      <style:paragraph-properties fo:margin-top="0in" fo:margin-bottom="0in" fo:padding="0in" fo:border="none"/>
    </style:style>
    <style:style style:name="P5" style:family="paragraph" style:parent-style-name="Text_20_body">
      <style:paragraph-properties fo:padding="0in" fo:border="none"/>
    </style:style>
    <style:style style:name="P6" style:family="paragraph" style:parent-style-name="Text_20_body">
      <style:paragraph-properties fo:text-align="center" style:justify-single-word="false" fo:padding="0in" fo:border="none"/>
    </style:style>
    <style:style style:name="P7" style:family="paragraph" style:parent-style-name="Text_20_body" style:list-style-name="L3">
      <style:paragraph-properties fo:padding="0in" fo:border="none"/>
    </style:style>
    <style:style style:name="P8" style:family="paragraph" style:parent-style-name="Text_20_body">
      <style:paragraph-properties fo:padding="0in" fo:border="none"/>
      <style:text-properties fo:font-weight="normal" style:font-weight-asian="normal" style:font-weight-complex="normal"/>
    </style:style>
    <style:style style:name="T1" style:family="text">
      <style:text-properties fo:font-weight="bold" style:font-weight-asian="bold" style:font-weight-complex="bold"/>
    </style:style>
    <style:style style:name="Sect1" style:family="section">
      <style:section-properties fo:margin-left="0in" fo:margin-right="0in" style:editable="false">
        <style:columns fo:column-count="1" fo:column-gap="0in"/>
      </style:section-properties>
    </style:style>
    <text:list-style style:name="L1">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3">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4">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5">
      <text:list-level-style-bullet text:level="1" text:style-name="Bullet_20_Symbols" style:num-suffix="." text:bullet-char="•">
        <style:list-level-properties text:space-before="0.294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section text:style-name="Sect1" text:name="proton-root">
        <text:p text:style-name="P6"><text:span text:style-name="T1">MidnightSun DCV — an Adaptive Performance Framework</text:span></text:p>
        <text:p text:style-name="P6">Transforming complexity into coherence</text:p>
        <text:p text:style-name="P6"/>
        <text:section text:style-name="Sect1" text:name="Section1">
          <text:p text:style-name="P5"><text:span text:style-name="T1">Overview</text:span></text:p>
          <text:p text:style-name="P5">Modern systems—whether portfolios, infrastructures, or organizations—operate inside accelerating volatility. Small mismatches between intent, data, and action compound into hidden instability. The MidngihtSun DCV (Dynamic Coherence Verification) operates as an adaptive performance framework, which measures and restores alignment across these layers, giving decision-makers a continuous readout of how coherence, risk, and performance evolve in real time. Unlike predictive analytics, which rely on probabilistic models, MidnightSun derives deterministic coherence signals directly from system behavior, making it insights causal, explainable, and repeatable.</text:p>
          <text:p text:style-name="P5"/>
          <text:p text:style-name="P5"><text:span text:style-name="T1">Core Function</text:span></text:p>
          <text:p text:style-name="P5">MidnightSun translates complexity into operational clarity.</text:p>
          <text:p text:style-name="P5">The system detects emerging drift between models and reality, quantifies the stability of relationships inside the network, and then identifies the minimal interventions required to restore balance. It functions equally within financial ecosystems, industrial operations, digital platforms, or policy architectures. This coherence calculus applies equally across financial portfolios, industrial networks, and digital ecosystems, creating a universal operational language of stability.</text:p>
          <text:p text:style-name="P5"/>
          <text:p text:style-name="P5"><text:span text:style-name="T1">Structural Principles</text:span></text:p>
          <text:list xml:id="list1603961675501254116" text:style-name="L3">
            <text:list-item>
              <text:p text:style-name="P2">Systemic Alignment — Evaluates how effectively interconnected components sustain their intended relationships under stress. </text:p>
            </text:list-item>
            <text:list-item>
              <text:p text:style-name="P2">Stability Analytics — Tracks early indicators of structural fatigue or informational overload before they propagate into failure or loss. </text:p>
            </text:list-item>
            <text:list-item>
              <text:p text:style-name="P2">Adaptive Optimization — Identifies dynamic reallocation opportunities – capital, attention, or energy – toward the nodes of highest systemic leverage.</text:p>
            </text:list-item>
            <text:list-item>
              <text:p text:style-name="P2">Relational Intelligence — Maps how changes in one domain influence another, revealing hidden interdependencies that conventional metrics miss. </text:p>
            </text:list-item>
            <text:list-item>
              <text:p text:style-name="P7">Continuity Assurance — Maintains operational and informational flow across disruptions, ensuring systems remain functional during transition. </text:p>
              <text:p text:style-name="P7"/>
            </text:list-item>
          </text:list>
          <text:p text:style-name="P5"><text:span text:style-name="T1">Performance Outputs</text:span></text:p>
          <text:list xml:id="list6416916859461252829" text:style-name="L4">
            <text:list-item>
              <text:p text:style-name="P3">Coherence Field Index (CFI) – real-time measure of systemic stability across interacting entities. </text:p>
            </text:list-item>
            <text:list-item>
              <text:p text:style-name="P3">Stability Dynamics Heatmap (SDH) – spatial-temporal visualization of drift and destabilization within the system.</text:p>
            </text:list-item>
            <text:list-item>
              <text:p text:style-name="P3">Collapse Risk Indicator (CRI) – deterministic signal quantifying the real-time acceleration of systemic stress relative to coherence capacity.</text:p>
            </text:list-item>
            <text:list-item>
              <text:p text:style-name="P3">Relational Coherence Metric (RCM) – quantifies the quality and stability of inter-system relationships, identifying both over-coupled risks and under-leveraged coherence wells.</text:p>
            </text:list-item>
            <text:list-item>
              <text:p text:style-name="P3"><text:soft-page-break/>Entropy Allocation Optimizer (EAO) – automated computation that reallocates informational or operational “load” to restore balance and maximize coherence. </text:p>
            </text:list-item>
          </text:list>
          <text:p text:style-name="P1"/>
          <text:p text:style-name="P5">Together these outputs form a real-time adaptive compass—a way to see where stability is strengthening, where it’s weakening, and where intervention yields maximum effect.</text:p>
          <text:p text:style-name="P5"/>
          <text:p text:style-name="P5"><text:span text:style-name="T1">Integration Context</text:span></text:p>
          <text:p text:style-name="P5">The MidnightSun DCV does not replace existing models or platforms. It links them—creating a coherence layer that unifies financial, operational, and environmental data streams. Whether coupled to portfolio analytics, digital twins, or strategic planning systems, MidnightSun serves as the meta-field that keeps every subsystem synchronized with the larger intent. It integrates seemlessly with existing digital twins, control systems, or strategic dashboards, making coherence intelligence operational rather than theoretical.</text:p>
          <text:p text:style-name="P5"/>
          <text:p text:style-name="P5"><text:span text:style-name="T1">Strategic Value</text:span></text:p>
          <text:p text:style-name="P8">MidnightSun does not estimate or predict – it reveals. By converting live system data into deterministic coherence metrics, it exposes the real architecture of stability and collapse inside an organization. It identifies where structure is failing before it fails, where coherence is forming before it's reorganized, and where energy or capital are being lost to invisible drift.</text:p>
          <text:p text:style-name="P8">This allows leadership to:</text:p>
          <text:list xml:id="list9029006547829304472" text:style-name="L5">
            <text:list-item>
              <text:p text:style-name="P4">Detect collapse points while they're still reversible.</text:p>
            </text:list-item>
            <text:list-item>
              <text:p text:style-name="P4">Recognize strengths that traditional analytics miss.</text:p>
            </text:list-item>
            <text:list-item>
              <text:p text:style-name="P4">Quantify hidden liabilities and unseen advantages.</text:p>
            </text:list-item>
            <text:list-item>
              <text:p text:style-name="P4">Replace uncertainty with causal, deterministic foresight.</text:p>
            </text:list-item>
            <text:list-item>
              <text:p text:style-name="P4">Established a unified, cross-domain language of performance that translates cleanly from engineering to finance to strategy.</text:p>
            </text:list-item>
            <text:list-item>
              <text:p text:style-name="P4">Convert complexity into strategic certainty – showing not just where value is created, but where it's about to be lost.</text:p>
            </text:list-item>
          </text:list>
          <text:p text:style-name="P1"/>
          <text:p text:style-name="P1">In effect, it transforms volatility into foresight, and complexity into clarity – giving executives a live map of systemic truth.</text:p>
          <text:p text:style-name="P1"/>
          <text:p text:style-name="P5"><text:span text:style-name="T1">Summary</text:span></text:p>
          <text:p text:style-name="P5">MidnightSun DCV measures, maintains, and evolves coherence across any human, digiatl, or material network – serving as bridge between information and stability, between expansion and order.</text:p>
        </text:section>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Phoenix M. Gaia Ladrieh</meta:initial-creator>
    <meta:creation-date>2025-11-11T21:36:08</meta:creation-date>
    <dc:date>2025-11-14T08:20:26</dc:date>
    <dc:creator>Phoenix M. Gaia Ladrieh</dc:creator>
    <meta:editing-duration>P2DT10H44M19S</meta:editing-duration>
    <meta:editing-cycles>2</meta:editing-cycles>
    <meta:generator>OpenOffice/4.1.13$Unix OpenOffice.org_project/4113m1$Build-9810</meta:generator>
    <meta:document-statistic meta:table-count="0" meta:image-count="0" meta:object-count="0" meta:page-count="2" meta:paragraph-count="34" meta:word-count="616" meta:character-count="4674"/>
  </office:meta>
</office:document-meta>
</file>